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Microsoft YaHei" svg:font-family="Microsoft YaHei" style:font-family-generic="swiss" style:font-pitch="variable" svg:panose-1="2 11 5 3 2 2 4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style:text-autospace="none"/>
      <style:text-properties style:font-name="標楷體" style:font-name-asian="標楷體" style:font-name-complex="DFKaiShu-SB-Estd-BF" fo:font-weight="bold" style:font-weight-asian="bold" style:font-weight-complex="bold" style:letter-kerning="false" fo:font-size="20pt" style:font-size-asian="20pt" style:font-size-complex="20pt"/>
    </style:style>
    <style:style style:name="P2" style:parent-style-name="Textbody" style:family="paragraph">
      <style:paragraph-properties style:text-autospace="none"/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P3" style:parent-style-name="Textbody" style:family="paragraph">
      <style:paragraph-properties style:text-autospace="none"/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P4" style:parent-style-name="Textbody" style:family="paragraph">
      <style:paragraph-properties style:text-autospace="none"/>
    </style:style>
    <style:style style:name="T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21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4" style:parent-style-name="超連結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5" style:parent-style-name="超連結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6" style:parent-style-name="超連結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P28" style:parent-style-name="Textbody" style:family="paragraph">
      <style:paragraph-properties style:text-autospace="none"/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3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7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8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P41" style:parent-style-name="Textbody" style:family="paragraph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P42" style:parent-style-name="Textbody" style:family="paragraph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4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7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</office:automatic-styles>
  <office:body>
    <office:text text:use-soft-page-breaks="true">
      <text:p text:style-name="P1">電子字幕(LED)跑馬燈訊息傳播短語</text:p>
      <text:p text:style-name="P2">宣傳主題：2026<text:s/>總統盃黑客松</text:p>
      <text:p text:style-name="P3">宣傳文稿：</text:p>
      <text:p text:style-name="P4"><text:span text:style-name="T5">2026</text:span><text:span text:style-name="T6">總統盃黑客松於</text:span><text:span text:style-name="T7">7</text:span><text:span text:style-name="T8">月</text:span><text:span text:style-name="T9">31</text:span><text:span text:style-name="T10">日至</text:span><text:span text:style-name="T11">8</text:span><text:span text:style-name="T12">月</text:span><text:span text:style-name="T13">31</text:span><text:span text:style-name="T14">日開放徵件，邀請各界為「智慧農業</text:span><text:span text:style-name="T15"><text:s/></text:span><text:span text:style-name="T16">安全永續」提出創意解方，</text:span><text:span text:style-name="T17">詳情</text:span><text:span text:style-name="T18">請</text:span><text:span text:style-name="T19">見</text:span><text:span text:style-name="T20">「</text:span><text:span text:style-name="T21">2026</text:span><text:span text:style-name="T22">總統盃黑客松」官網</text:span><text:span text:style-name="T23">(</text:span><text:a xlink:href="https://presidential-hackathon.taiwan.gov.tw/" office:target-frame-name="_top" xlink:show="replace"><text:span text:style-name="T24">https://presidential-hackathon.tai</text:span><text:bookmark-start text:name="_Hlt235717431"/><text:bookmark-start text:name="_Hlt235717430"/><text:span text:style-name="T25">w</text:span><text:bookmark-end text:name="_Hlt235717431"/><text:bookmark-end text:name="_Hlt235717430"/><text:span text:style-name="T26">an.gov.tw</text:span></text:a><text:span text:style-name="T27">）。</text:span></text:p>
      <text:p text:style-name="P28"/>
      <text:p text:style-name="Textbody"><text:span text:style-name="T29">建議宣傳期間：</text:span><text:span text:style-name="T30">115<text:s/></text:span><text:span text:style-name="T31">年</text:span><text:span text:style-name="T32">7</text:span><text:span text:style-name="T33"><text:s/></text:span><text:span text:style-name="T34">月</text:span><text:span text:style-name="T35">31<text:s/></text:span><text:span text:style-name="T36">日至</text:span><text:span text:style-name="T37">8<text:s/></text:span><text:span text:style-name="T38">月</text:span><text:span text:style-name="T39">28<text:s/></text:span><text:span text:style-name="T40">日</text:span></text:p>
      <text:p text:style-name="P41"/>
      <text:p text:style-name="P42">短文字版：</text:p>
      <text:p text:style-name="Textbody"><text:span text:style-name="T43">2026</text:span><text:span text:style-name="T44">總統盃黑客松徵件至</text:span><text:span text:style-name="T45">8/31</text:span><text:span text:style-name="T46">，詳見「</text:span><text:span text:style-name="T47">總統盃黑客松」網站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Microsoft YaHei" svg:font-family="Microsoft YaHei" style:font-family-generic="swiss" style:font-pitch="variable" svg:panose-1="2 11 5 3 2 2 4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0.9833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李易如</meta:initial-creator>
    <dc:creator>CJCU</dc:creator>
    <meta:creation-date>2026-08-03T02:22:00Z</meta:creation-date>
    <dc:date>2026-08-03T02:22:00Z</dc:date>
    <meta:template xlink:href="Normal" xlink:type="simple"/>
    <meta:editing-cycles>2</meta:editing-cycles>
    <meta:editing-duration>PT0S</meta:editing-duration>
    <meta:document-statistic meta:page-count="1" meta:paragraph-count="1" meta:word-count="42" meta:character-count="287" meta:row-count="2" meta:non-whitespace-character-count="246"/>
  </office:meta>
</office:document-meta>
</file>